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вет-ветеранов"/>Совет ветеранов<text:bookmark-end text:name="совет-ветеранов"/></text:h>
      <text:p text:style-name="First_20_paragraph">20.03.2025</text:p>
      <text:p text:style-name="Text_20_body">Совет ветеранов управы — это организация, которая взаимодействует с управой района и направлена на защиту интересов граждан пожилого возраста.</text:p>
      <text:p text:style-name="Text_20_body"><text:span text:style-name="T1">Задачи Совета ветеранов:</text:span></text:p>
      <text:p text:style-name="Text_20_body">- защита социально-экономических, трудовых, жилищных и имущественных прав лиц старшего поколения;</text:p>
      <text:p text:style-name="Text_20_body">- обеспечение мер по социальной поддержке ветеранов, улучшение их материального благосостояния, медицинского, оздоровительного и других видов обслуживания;</text:p>
      <text:p text:style-name="Text_20_body">- участие в общественно-политической жизни страны, культурно-просветительных, спортивно-оздоровительных, военно-патриотических и иных мероприятиях, проводимых районными властями;</text:p>
      <text:p text:style-name="Text_20_body">- увековечивание памяти защитников Отечества и уход за памятниками и воинскими захоронениями.</text:p>
      <text:p text:style-name="Text_20_body"><text:span text:style-name="T1">Совет ветеранов района Вороново в городе Москве</text:span></text:p>
      <text:p text:style-name="Text_20_body">Председатель – Туришин Александр Петрович</text:p>
      <text:p text:style-name="Text_20_body">Адрес: г. Москва, Вороновский р-н, п. ЛМС мкр. Центральный д.16 стр. 1</text:p>
      <text:p text:style-name="Text_20_body">Телефон: 8 916 293 22 82</text:p>
      <text:p text:style-name="Text_20_body">E-mail: nitsevich@mail.ru</text:p>
      <text:p text:style-name="Text_20_body">Часы приёма:</text:p>
      <text:p text:style-name="Text_20_body">четверг - 10:00 – 14:00</text:p>
      <text:p text:style-name="Text_20_body"><text:line-break/></text:p>
      <text:p text:style-name="Text_20_body">Адрес страницы: <text:a xlink:type="simple" xlink:href="http://voronovo.mos.ru/info/detail/12866473.html" office:name=""><text:span text:style-name="Definition">http://voronovo.mos.ru/info/detail/12866473.html</text:span></text:a></text:p>
      <text:p text:style-name="Text_20_body"><text:a xlink:type="simple" xlink:href="http://voronovo.mos.ru" office:name=""><text:span text:style-name="Definition">Управа района Ворон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15:17:07Z</meta:creation-date>
    <dc:date>2025-06-09T15:17:07Z</dc:date>
  </office:meta>
</office:document-meta>
</file>