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терана-вов-из-вороново-поздравили-с-днем-рождения"/>Ветерана ВОВ из Вороново поздравили с днем рождения<text:bookmark-end text:name="ветерана-вов-из-вороново-поздравили-с-днем-рождения"/></text:h>
      <text:p text:style-name="First_20_paragraph">05.02.2025</text:p>
      <text:p text:style-name="Text_20_body"><text:line-break/></text:p>
      <text:p text:style-name="Text_20_body">5 февраля глава управы района Евгений Иванов, депутаты муниципального округа Вороново — Вячеслав Зенин, Михаил Волков и Дмитрий Бочаров, представители Совета ветеранов, а также сотрудники управы района Вороново приехали поздравить с 99-летием Василия Ивановича Кадова, ветерана Великой Отечественной войны, человека с богатой биографией и поистине героической судьбой.</text:p>
      <text:p text:style-name="Text_20_body"><text:line-break/></text:p>
      <text:p text:style-name="Text_20_body">Василий Иванович Кадов родился в селе Новоселки Кимовского района Тульской области в крестьянской семье. С самого детства он был трудолюбивым и ответственным, а полученное среднее специальное образование в области агрономии определило его дальнейший профессиональный путь. Однако судьба внесла свои коррективы: в 1943 году, в разгар Великой Отечественной войны, он был призван в армию и направлен на обучение в одну из частей под Муромом. Оттуда Василий Иванович ушёл на фронт, где проявил настоящее мужество и стойкость.</text:p>
      <text:p text:style-name="Text_20_body"><text:line-break/></text:p>
      <text:p text:style-name="Text_20_body">Сражаясь на 1-м Украинском фронте в составе 59-й армии, Василий Иванович участвовал в масштабных боевых операциях, ставших ключом к победе. При освобождении польского города Катовицы, он получил тяжелое ранение — пуля, попавшая в грудь, едва не оборвала его жизнь. Но дух бойца помог ему преодолеть трудности, выжить и продолжить служить родине.</text:p>
      <text:p text:style-name="Text_20_body"><text:line-break/></text:p>
      <text:p text:style-name="Text_20_body">После войны Василий Иванович посвятил свою жизнь мирному труду. В 1971 году он переехал в село Кленово, где трудился заместителем директора совхоза «Кленово-Чегодаево». Здесь он проявил себя не только как отличный руководитель по вопросам снабжения и сбыта, но и как идейный наставник, будучи секретарем партбюро хозяйства. Общий трудовой стаж Василия Ивановича составляет 43 года, что заслуживает особого признания.</text:p>
      <text:p text:style-name="Text_20_body"><text:line-break/></text:p>
      <text:p text:style-name="Text_20_body">Глава управы района Вороново Евгений Иванов лично выразил благодарность имениннику за его подвиг и трудовой вклад в развитие района. В своей речи он отметил, что пример Василия Ивановича вдохновляет новые поколения и показывает пример любви к своей Родине. От управы ветеран получил памятный подарочный набор, как символ признательности.</text:p>
      <text:p text:style-name="Text_20_body"><text:line-break/></text:p>
      <text:p text:style-name="Text_20_body">Мы от всей души желаем Василию Ивановичу здоровья, крепости духа и долгих лет жизни! Пусть каждый его день будет наполнен заботой близких, улыбками родных и душевным теплом.</text:p>
      <text:p text:style-name="Text_20_body"><text:line-break/></text:p>
      <text:p text:style-name="Text_20_body">Адрес страницы: <text:a xlink:type="simple" xlink:href="http://voronovo.mos.ru/info/detail/12896121.html" office:name=""><text:span text:style-name="Definition">http://voronovo.mos.ru/info/detail/12896121.html</text:span></text:a></text:p>
      <text:p text:style-name="Text_20_body"><text:a xlink:type="simple" xlink:href="http://voronovo.mos.ru" office:name=""><text:span text:style-name="Definition">Управа района Воро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7T11:27:34Z</meta:creation-date>
    <dc:date>2025-04-07T11:27:34Z</dc:date>
  </office:meta>
</office:document-meta>
</file>