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"/>Уведомление<text:bookmark-end text:name="уведомление"/></text:h>
      <text:p text:style-name="First_20_paragraph">29.04.2025</text:p>
      <text:p text:style-name="Text_20_body">Управа района Вороново города Москвы уведомляет, что не принимались правовые акты, подлежащих анализу в рамках выявления рисков нарушения антимонопольного законодательства.</text:p>
      <text:p text:style-name="Text_20_body"><text:line-break/></text:p>
      <text:p text:style-name="Text_20_body">Адрес страницы: <text:a xlink:type="simple" xlink:href="http://voronovo.mos.ru/info/detail/12943559.html" office:name=""><text:span text:style-name="Definition">http://voronovo.mos.ru/info/detail/12943559.html</text:span></text:a></text:p>
      <text:p text:style-name="Text_20_body"><text:a xlink:type="simple" xlink:href="http://voronovo.mos.ru" office:name=""><text:span text:style-name="Definition">Управа района Воро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6:44:57Z</meta:creation-date>
    <dc:date>2025-06-09T16:44:57Z</dc:date>
  </office:meta>
</office:document-meta>
</file>