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онтерская-деятельность-совета-ветеранов-района-вороново"/>Волонтерская деятельность Совета ветеранов района Вороново<text:bookmark-end text:name="волонтерская-деятельность-совета-ветеранов-района-вороново"/></text:h>
      <text:p text:style-name="First_20_paragraph">16.06.2025</text:p>
      <text:p text:style-name="Text_20_body">Делегация из Вороново в составе членов Совета ветеранов района Вороново и участника Волонтерской группы «Творим добро» Светланы Коротковой организовала праздничное мероприятие для бойцов СВО, находящихся в госпитале Голохвастово.</text:p>
      <text:p text:style-name="Text_20_body">Мероприятие приурочили ко Дню России.</text:p>
      <text:p text:style-name="Text_20_body">Для бойцов накрыли праздничный стол, украсили помещение, провели концертную программ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voronovo.mos.ru/info/detail/13034044.html" office:name=""><text:span text:style-name="Definition">http://voronovo.mos.ru/info/detail/13034044.html</text:span></text:a></text:p>
      <text:p text:style-name="Text_20_body"><text:a xlink:type="simple" xlink:href="http://voronovo.mos.ru" office:name=""><text:span text:style-name="Definition">Управа района Воро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04:23:24Z</meta:creation-date>
    <dc:date>2025-06-18T04:23:24Z</dc:date>
  </office:meta>
</office:document-meta>
</file>