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дет-школы-2073-стал-призером-чемпионата-профессионалы"/>Кадет школы 2073 стал призером Чемпионата «Профессионалы»<text:bookmark-end text:name="кадет-школы-2073-стал-призером-чемпионата-профессионалы"/></text:h>
      <text:p text:style-name="First_20_paragraph">06.03.2025</text:p>
      <text:p text:style-name="Text_20_body"><text:line-break/></text:p>
      <text:p text:style-name="Text_20_body">Ученик образовательного комплекса Школа №2073 успешно выступил на чемпионате "Профессионалы".</text:p>
      <text:p text:style-name="Text_20_body"><text:line-break/></text:p>
      <text:p text:style-name="Text_20_body">Кадет 9 "К" класса образовательной площадки «Вороново» стал обладателем почетного третьего места в Чемпионате профессионального мастерства в компетенции "Производственная сборка изделий авиационной техники". Такой успех является результатом значительного труда, настойчивости, организованности и слаженной работы ученика, наставника и учителей школы.</text:p>
      <text:p text:style-name="Text_20_body"><text:line-break/></text:p>
      <text:p text:style-name="Text_20_body">«Поздравляем Артура с выдающимися успехами и благодарим его наставника Александра Вишнякова за подготовку ученика» - сообщили представители образовательного учреждения.</text:p>
      <text:p text:style-name="Text_20_body"><text:line-break/></text:p>
      <text:p text:style-name="Text_20_body">Отметим, что ученики образовательного комплекса Школа №2073 регулярно принимают участие в Чемпионатах профмастерства и занимают призовые места.</text:p>
      <text:p text:style-name="Text_20_body"><text:line-break/></text:p>
      <text:p text:style-name="Text_20_body">Адрес страницы: <text:a xlink:type="simple" xlink:href="http://voronovo.mos.ru/presscenter/news/detail/12843189.html" office:name=""><text:span text:style-name="Definition">http://voronovo.mos.ru/presscenter/news/detail/12843189.html</text:span></text:a></text:p>
      <text:p text:style-name="Text_20_body"><text:a xlink:type="simple" xlink:href="http://voronovo.mos.ru" office:name=""><text:span text:style-name="Definition">Управа района Ворон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6T11:45:59Z</meta:creation-date>
    <dc:date>2025-03-06T11:45:59Z</dc:date>
  </office:meta>
</office:document-meta>
</file>